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Lato, sans-serif" svg:font-family="Lato, sans-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right="-0.3645in"/>
    </style:style>
    <style:style style:name="T2" style:parent-style-name="Bekezdésalapbetűtípusa" style:family="text">
      <style:text-properties fo:font-weight="bold" style:font-weight-asian="bold" style:font-weight-complex="bold"/>
    </style:style>
    <style:style style:name="T3" style:parent-style-name="Bekezdésalapbetűtípusa" style:family="text">
      <style:text-properties fo:font-weight="bold" style:font-weight-asian="bold" style:font-weight-complex="bold"/>
    </style:style>
    <style:style style:name="P4" style:parent-style-name="Standard" style:family="paragraph">
      <style:paragraph-properties fo:text-align="center" fo:margin-right="-0.3645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margin-right="-0.3645in"/>
      <style:text-properties fo:font-size="10pt" style:font-size-asian="10pt" style:font-size-complex="10pt"/>
    </style:style>
    <style:style style:name="P6" style:parent-style-name="Standard" style:family="paragraph">
      <style:paragraph-properties fo:margin-right="-0.3645in"/>
    </style:style>
    <style:style style:name="T7" style:parent-style-name="Bekezdésalapbetűtípusa" style:family="text">
      <style:text-properties fo:font-size="10pt" style:font-size-asian="10pt" style:font-size-complex="10pt"/>
    </style:style>
    <style:style style:name="T8" style:parent-style-name="Bekezdésalapbetűtípusa" style:family="text">
      <style:text-properties fo:font-size="10pt" style:font-size-asian="10pt" style:font-size-complex="10pt"/>
    </style:style>
    <style:style style:name="T9" style:parent-style-name="Bekezdésalapbetűtípusa" style:family="text">
      <style:text-properties fo:font-weight="bold" style:font-weight-asian="bold" style:font-weight-complex="bold" fo:font-size="10pt" style:font-size-asian="10pt" style:font-size-complex="10pt"/>
    </style:style>
    <style:style style:name="T10" style:parent-style-name="Bekezdésalapbetűtípusa" style:family="text">
      <style:text-properties fo:font-size="10pt" style:font-size-asian="10pt" style:font-size-complex="10pt"/>
    </style:style>
    <style:style style:name="T11" style:parent-style-name="Bekezdésalapbetűtípusa" style:family="text">
      <style:text-properties fo:font-weight="bold" style:font-weight-asian="bold" style:font-weight-complex="bold" fo:font-size="10pt" style:font-size-asian="10pt" style:font-size-complex="10pt"/>
    </style:style>
    <style:style style:name="T12" style:parent-style-name="Bekezdésalapbetűtípusa" style:family="text">
      <style:text-properties fo:font-size="10pt" style:font-size-asian="10pt" style:font-size-complex="10pt"/>
    </style:style>
    <style:style style:name="TableColumn14" style:family="table-column">
      <style:table-column-properties style:column-width="2.4861in" style:use-optimal-column-width="false"/>
    </style:style>
    <style:style style:name="TableColumn15" style:family="table-column">
      <style:table-column-properties style:column-width="2.4861in" style:use-optimal-column-width="false"/>
    </style:style>
    <style:style style:name="TableColumn16" style:family="table-column">
      <style:table-column-properties style:column-width="2.4861in" style:use-optimal-column-width="false"/>
    </style:style>
    <style:style style:name="Table13" style:family="table">
      <style:table-properties style:width="7.4583in" fo:margin-left="0in" table:align="left"/>
    </style:style>
    <style:style style:name="TableRow17" style:family="table-row">
      <style:table-row-properties style:min-row-height="0.3958in" style:use-optimal-row-height="false"/>
    </style:style>
    <style:style style:name="TableCell1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TableCell2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TableCell2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3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24" style:parent-style-name="Normál" style:family="paragraph">
      <style:text-properties text:display="none"/>
    </style:style>
    <style:style style:name="TableColumn26" style:family="table-column">
      <style:table-column-properties style:column-width="7.4583in" style:use-optimal-column-width="false"/>
    </style:style>
    <style:style style:name="Table25" style:family="table">
      <style:table-properties style:width="7.4583in" fo:margin-left="0in" table:align="left"/>
    </style:style>
    <style:style style:name="TableRow27" style:family="table-row">
      <style:table-row-properties style:min-row-height="0.2604in" style:use-optimal-row-height="false"/>
    </style:style>
    <style:style style:name="TableCell28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9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30" style:parent-style-name="Normál" style:family="paragraph">
      <style:text-properties text:display="none"/>
    </style:style>
    <style:style style:name="TableColumn32" style:family="table-column">
      <style:table-column-properties style:column-width="7.4583in" style:use-optimal-column-width="false"/>
    </style:style>
    <style:style style:name="Table31" style:family="table">
      <style:table-properties style:width="7.4583in" fo:margin-left="0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35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36" style:parent-style-name="Normál" style:family="paragraph">
      <style:text-properties text:display="none"/>
    </style:style>
    <style:style style:name="TableColumn38" style:family="table-column">
      <style:table-column-properties style:column-width="7.4583in" style:use-optimal-column-width="false"/>
    </style:style>
    <style:style style:name="Table37" style:family="table">
      <style:table-properties style:width="7.4583in" fo:margin-left="0in" table:align="lef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1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42" style:parent-style-name="Normál" style:family="paragraph">
      <style:text-properties text:display="none"/>
    </style:style>
    <style:style style:name="TableColumn44" style:family="table-column">
      <style:table-column-properties style:column-width="7.4583in" style:use-optimal-column-width="false"/>
    </style:style>
    <style:style style:name="Table43" style:family="table">
      <style:table-properties style:width="7.4583in" fo:margin-left="0in" table:align="lef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7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48" style:parent-style-name="Normál" style:family="paragraph">
      <style:text-properties text:display="none"/>
    </style:style>
    <style:style style:name="TableColumn50" style:family="table-column">
      <style:table-column-properties style:column-width="7.4583in" style:use-optimal-column-width="false"/>
    </style:style>
    <style:style style:name="Table49" style:family="table">
      <style:table-properties style:width="7.4583in" fo:margin-left="0in" table:align="lef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3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54" style:parent-style-name="Normál" style:family="paragraph">
      <style:text-properties text:display="none"/>
    </style:style>
    <style:style style:name="TableColumn56" style:family="table-column">
      <style:table-column-properties style:column-width="7.4583in" style:use-optimal-column-width="false"/>
    </style:style>
    <style:style style:name="Table55" style:family="table">
      <style:table-properties style:width="7.4583in" fo:margin-left="0in" table:align="lef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9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60" style:parent-style-name="Normál" style:family="paragraph">
      <style:text-properties text:display="none"/>
    </style:style>
    <style:style style:name="TableColumn62" style:family="table-column">
      <style:table-column-properties style:column-width="7.4583in" style:use-optimal-column-width="false"/>
    </style:style>
    <style:style style:name="Table61" style:family="table">
      <style:table-properties style:width="7.4583in" fo:margin-left="0in" table:align="lef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5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66" style:parent-style-name="Normál" style:family="paragraph">
      <style:text-properties text:display="none"/>
    </style:style>
    <style:style style:name="TableColumn68" style:family="table-column">
      <style:table-column-properties style:column-width="1.8645in" style:use-optimal-column-width="false"/>
    </style:style>
    <style:style style:name="TableColumn69" style:family="table-column">
      <style:table-column-properties style:column-width="1.8645in" style:use-optimal-column-width="false"/>
    </style:style>
    <style:style style:name="TableColumn70" style:family="table-column">
      <style:table-column-properties style:column-width="1.8645in" style:use-optimal-column-width="false"/>
    </style:style>
    <style:style style:name="TableColumn71" style:family="table-column">
      <style:table-column-properties style:column-width="1.8645in" style:use-optimal-column-width="false"/>
    </style:style>
    <style:style style:name="Table67" style:family="table">
      <style:table-properties style:width="7.4583in" fo:margin-left="0in" table:align="left"/>
    </style:style>
    <style:style style:name="TableRow72" style:family="table-row">
      <style:table-row-properties style:min-row-height="0.5833in" style:use-optimal-row-height="false"/>
    </style:style>
    <style:style style:name="TableCell73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TableCell7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6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TableCell7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8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TableCell7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80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81" style:parent-style-name="Normál" style:family="paragraph">
      <style:text-properties text:display="none"/>
    </style:style>
    <style:style style:name="TableColumn83" style:family="table-column">
      <style:table-column-properties style:column-width="7.4687in" style:use-optimal-column-width="false"/>
    </style:style>
    <style:style style:name="Table82" style:family="table">
      <style:table-properties style:width="7.4687in" fo:margin-left="-0.0104in" table:align="lef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86" style:parent-style-name="TableContents" style:family="paragraph">
      <style:text-properties fo:font-weight="bold" style:font-weight-asian="bold" style:font-weight-complex="bold" fo:font-size="10pt" style:font-size-asian="10pt" style:font-size-complex="10pt"/>
    </style:style>
    <style:style style:name="P87" style:parent-style-name="Normál" style:family="paragraph">
      <style:text-properties text:display="none"/>
    </style:style>
    <style:style style:name="TableColumn89" style:family="table-column">
      <style:table-column-properties style:column-width="7.4583in" style:use-optimal-column-width="false"/>
    </style:style>
    <style:style style:name="Table88" style:family="table">
      <style:table-properties style:width="7.4583in" fo:margin-left="0in" table:align="left"/>
    </style:style>
    <style:style style:name="TableRow90" style:family="table-row">
      <style:table-row-properties style:min-row-height="4.5208in" style:use-optimal-row-height="false"/>
    </style:style>
    <style:style style:name="TableCell9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T92" style:parent-style-name="Bekezdésalapbetűtípusa" style:family="text">
      <style:text-properties fo:font-weight="bold" style:font-weight-asian="bold" style:font-weight-complex="bold"/>
    </style:style>
    <style:style style:name="P93" style:parent-style-name="TableContents" style:family="paragraph">
      <style:text-properties fo:font-weight="bold" style:font-weight-asian="bold" style:font-weight-complex="bold"/>
    </style:style>
    <style:style style:name="P94" style:parent-style-name="TableContents" style:family="paragraph">
      <style:text-properties fo:font-weight="bold" style:font-weight-asian="bold" style:font-weight-complex="bold"/>
    </style:style>
    <style:style style:name="P95" style:parent-style-name="TableContents" style:family="paragraph">
      <style:text-properties fo:font-weight="bold" style:font-weight-asian="bold" style:font-weight-complex="bold"/>
    </style:style>
    <style:style style:name="P96" style:parent-style-name="TableContents" style:family="paragraph">
      <style:text-properties fo:font-weight="bold" style:font-weight-asian="bold" style:font-weight-complex="bold"/>
    </style:style>
    <style:style style:name="P97" style:parent-style-name="Standard" style:family="paragraph">
      <style:paragraph-properties fo:margin-right="-0.3645in"/>
      <style:text-properties fo:font-weight="bold" style:font-weight-asian="bold" style:font-weight-complex="bold" fo:font-size="8pt" style:font-size-asian="8pt" style:font-size-complex="8pt"/>
    </style:style>
    <style:style style:name="P98" style:parent-style-name="Standard" style:family="paragraph">
      <style:paragraph-properties fo:margin-right="-0.3645in"/>
      <style:text-properties fo:font-weight="bold" style:font-weight-asian="bold" style:font-weight-complex="bold" fo:font-size="8pt" style:font-size-asian="8pt" style:font-size-complex="8pt"/>
    </style:style>
    <style:style style:name="P99" style:parent-style-name="Standard" style:family="paragraph">
      <style:paragraph-properties fo:margin-right="-0.3645in"/>
    </style:style>
    <style:style style:name="T100" style:parent-style-name="Bekezdésalapbetűtípusa" style:family="text">
      <style:text-properties fo:font-weight="bold" style:font-weight-asian="bold" style:font-weight-complex="bold" fo:font-size="10pt" style:font-size-asian="10pt" style:font-size-complex="10pt"/>
    </style:style>
    <style:style style:name="T101" style:parent-style-name="Bekezdésalapbetűtípusa" style:family="text">
      <style:text-properties fo:font-weight="bold" style:font-weight-asian="bold" style:font-weight-complex="bold" fo:font-size="10pt" style:font-size-asian="10pt" style:font-size-complex="10pt"/>
    </style:style>
    <style:style style:name="T102" style:parent-style-name="Bekezdésalapbetűtípusa" style:family="text"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03" style:parent-style-name="Standard" style:family="paragraph">
      <style:paragraph-properties fo:margin-right="-0.3645in"/>
    </style:style>
    <style:style style:name="T104" style:parent-style-name="Bekezdésalapbetűtípusa" style:family="text">
      <style:text-properties fo:font-size="10pt" style:font-size-asian="10pt" style:font-size-complex="10pt"/>
    </style:style>
    <style:style style:name="T105" style:parent-style-name="Bekezdésalapbetűtípusa" style:family="text">
      <style:text-properties fo:font-weight="bold" style:font-weight-asian="bold" style:font-weight-complex="bold" fo:font-size="10pt" style:font-size-asian="10pt" style:font-size-complex="10pt"/>
    </style:style>
    <style:style style:name="P106" style:parent-style-name="Standard" style:family="paragraph">
      <style:paragraph-properties fo:margin-right="-0.3645in"/>
      <style:text-properties fo:font-size="10pt" style:font-size-asian="10pt" style:font-size-complex="10pt"/>
    </style:style>
    <style:style style:name="P107" style:parent-style-name="Standard" style:family="paragraph">
      <style:paragraph-properties fo:margin-right="-0.3645in"/>
      <style:text-properties fo:font-size="10pt" style:font-size-asian="10pt" style:font-size-complex="10pt"/>
    </style:style>
    <style:style style:name="P108" style:parent-style-name="Standard" style:family="paragraph">
      <style:paragraph-properties fo:margin-left="7.2534in" fo:margin-right="-0.3645in" fo:text-indent="-7.2534in">
        <style:tab-stops/>
      </style:paragraph-properties>
    </style:style>
    <style:style style:name="T109" style:parent-style-name="Bekezdésalapbetűtípusa" style:family="text">
      <style:text-properties fo:font-weight="bold" style:font-weight-asian="bold" style:font-weight-complex="bold" fo:font-size="10pt" style:font-size-asian="10pt" style:font-size-complex="10pt"/>
    </style:style>
    <style:style style:name="T110" style:parent-style-name="Bekezdésalapbetűtípusa" style:family="text">
      <style:text-properties fo:font-weight="bold" style:font-weight-asian="bold" style:font-weight-complex="bold" fo:font-size="10pt" style:font-size-asian="10pt" style:font-size-complex="10pt"/>
    </style:style>
    <style:style style:name="T111" style:parent-style-name="Bekezdésalapbetűtípusa" style:family="text">
      <style:text-properties fo:font-weight="bold" style:font-weight-asian="bold" style:font-weight-complex="bold" fo:font-size="10pt" style:font-size-asian="10pt" style:font-size-complex="10pt"/>
    </style:style>
    <style:style style:name="T112" style:parent-style-name="Bekezdésalapbetűtípusa" style:family="text">
      <style:text-properties fo:font-weight="bold" style:font-weight-asian="bold" style:font-weight-complex="bold"/>
    </style:style>
    <style:style style:name="P113" style:parent-style-name="Standard" style:family="paragraph">
      <style:paragraph-properties fo:text-align="center" fo:margin-right="-0.3645in"/>
    </style:style>
    <style:style style:name="T114" style:parent-style-name="Bekezdésalapbetűtípusa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5" style:parent-style-name="Bekezdésalapbetűtípusa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6" style:parent-style-name="Standard" style:family="paragraph">
      <style:paragraph-properties fo:margin-right="-0.3645in"/>
    </style:style>
    <style:style style:name="P117" style:parent-style-name="Standard" style:family="paragraph">
      <style:paragraph-properties fo:margin-right="-0.3645in"/>
    </style:style>
    <style:style style:name="P118" style:parent-style-name="Standard" style:family="paragraph">
      <style:paragraph-properties fo:margin-right="-0.3645in"/>
    </style:style>
    <style:style style:name="P119" style:parent-style-name="Standard" style:family="paragraph">
      <style:paragraph-properties fo:margin-right="-0.3645in"/>
    </style:style>
    <style:style style:name="P120" style:parent-style-name="Standard" style:family="paragraph">
      <style:paragraph-properties fo:margin-right="-0.3645in"/>
    </style:style>
    <style:style style:name="P121" style:parent-style-name="Standard" style:family="paragraph">
      <style:paragraph-properties fo:margin-right="-0.0104in"/>
    </style:style>
    <style:style style:name="P122" style:parent-style-name="Standard" style:family="paragraph">
      <style:paragraph-properties fo:margin-right="-0.0104in"/>
    </style:style>
    <style:style style:name="T123" style:parent-style-name="Bekezdésalapbetűtípusa" style:family="text">
      <style:text-properties fo:font-weight="bold" style:font-weight-asian="bold" style:font-weight-complex="bold"/>
    </style:style>
    <style:style style:name="P124" style:parent-style-name="Standard" style:family="paragraph">
      <style:paragraph-properties fo:margin-right="-0.0104in"/>
    </style:style>
    <style:style style:name="T125" style:parent-style-name="Bekezdésalapbetűtípusa" style:family="text">
      <style:text-properties fo:font-weight="bold" style:font-weight-asian="bold" style:font-weight-complex="bold"/>
    </style:style>
    <style:style style:name="P126" style:parent-style-name="Standard" style:family="paragraph">
      <style:paragraph-properties fo:margin-right="-0.0104in"/>
    </style:style>
    <style:style style:name="P127" style:parent-style-name="Standard" style:family="paragraph">
      <style:paragraph-properties fo:margin-right="-0.0104in"/>
    </style:style>
    <style:style style:name="P128" style:parent-style-name="Standard" style:family="paragraph">
      <style:paragraph-properties fo:margin-right="-0.0104in"/>
      <style:text-properties fo:font-weight="bold" style:font-weight-asian="bold" style:font-weight-complex="bold"/>
    </style:style>
    <style:style style:name="P129" style:parent-style-name="Standard" style:family="paragraph">
      <style:paragraph-properties fo:margin-right="-0.0104in"/>
    </style:style>
    <style:style style:name="P130" style:parent-style-name="Standard" style:family="paragraph">
      <style:paragraph-properties fo:margin-right="-0.0104in"/>
    </style:style>
    <style:style style:name="T131" style:parent-style-name="Bekezdésalapbetűtípusa" style:family="text">
      <style:text-properties fo:font-weight="bold" style:font-weight-asian="bold" style:font-weight-complex="bold"/>
    </style:style>
    <style:style style:name="P132" style:parent-style-name="Standard" style:family="paragraph">
      <style:paragraph-properties fo:margin-right="-0.0104in"/>
    </style:style>
    <style:style style:name="P133" style:parent-style-name="Standard" style:family="paragraph">
      <style:paragraph-properties fo:margin-right="-0.0104in"/>
    </style:style>
    <style:style style:name="T134" style:parent-style-name="Bekezdésalapbetűtípusa" style:family="text">
      <style:text-properties fo:font-weight="bold" style:font-weight-asian="bold" style:font-weight-complex="bold"/>
    </style:style>
    <style:style style:name="T135" style:parent-style-name="Bekezdésalapbetűtípusa" style:family="text">
      <style:text-properties fo:font-weight="bold" style:font-weight-asian="bold" style:font-weight-complex="bold"/>
    </style:style>
    <style:style style:name="T136" style:parent-style-name="Bekezdésalapbetűtípusa" style:family="text">
      <style:text-properties fo:font-weight="bold" style:font-weight-asian="bold" style:font-weight-complex="bold"/>
    </style:style>
    <style:style style:name="T137" style:parent-style-name="Bekezdésalapbetűtípusa" style:family="text">
      <style:text-properties fo:font-weight="bold" style:font-weight-asian="bold" style:font-weight-complex="bold"/>
    </style:style>
    <style:style style:name="P138" style:parent-style-name="Standard" style:family="paragraph">
      <style:paragraph-properties fo:margin-right="-0.0104in"/>
    </style:style>
    <style:style style:name="T139" style:parent-style-name="Bekezdésalapbetűtípusa" style:family="text">
      <style:text-properties fo:font-weight="bold" style:font-weight-asian="bold" style:font-weight-complex="bold"/>
    </style:style>
    <style:style style:name="P140" style:parent-style-name="Standard" style:family="paragraph">
      <style:paragraph-properties fo:margin-right="-0.0104in"/>
    </style:style>
    <style:style style:name="P141" style:parent-style-name="Standard" style:family="paragraph">
      <style:paragraph-properties fo:margin-right="-0.0104in"/>
      <style:text-properties fo:font-weight="bold" style:font-weight-asian="bold" style:font-weight-complex="bold"/>
    </style:style>
    <style:style style:name="P142" style:parent-style-name="Standard" style:family="paragraph">
      <style:paragraph-properties fo:margin-right="-0.0104in"/>
      <style:text-properties fo:font-weight="bold" style:font-weight-asian="bold" style:font-weight-complex="bold"/>
    </style:style>
    <style:style style:name="P143" style:parent-style-name="Standard" style:family="paragraph">
      <style:paragraph-properties fo:margin-right="-0.0104in"/>
    </style:style>
    <style:style style:name="T144" style:parent-style-name="Bekezdésalapbetűtípusa" style:family="text">
      <style:text-properties fo:font-weight="bold" style:font-weight-asian="bold" style:font-weight-complex="bold"/>
    </style:style>
    <style:style style:name="P145" style:parent-style-name="Standard" style:family="paragraph">
      <style:paragraph-properties fo:margin-right="-0.0104in"/>
    </style:style>
    <style:style style:name="P146" style:parent-style-name="Standard" style:family="paragraph">
      <style:paragraph-properties fo:margin-right="-0.0104in"/>
    </style:style>
    <style:style style:name="P147" style:parent-style-name="Standard" style:family="paragraph">
      <style:paragraph-properties fo:margin-right="-0.0104in"/>
    </style:style>
    <style:style style:name="P148" style:parent-style-name="Standard" style:family="paragraph">
      <style:paragraph-properties fo:margin-right="-0.0104in"/>
    </style:style>
    <style:style style:name="P149" style:parent-style-name="Standard" style:family="paragraph">
      <style:paragraph-properties fo:margin-right="-0.0104in"/>
    </style:style>
    <style:style style:name="P150" style:parent-style-name="Standard" style:family="paragraph">
      <style:paragraph-properties fo:margin-right="-0.0104in"/>
    </style:style>
    <style:style style:name="P151" style:parent-style-name="Standard" style:family="paragraph">
      <style:paragraph-properties fo:margin-right="-0.0104in"/>
    </style:style>
    <style:style style:name="P152" style:parent-style-name="Standard" style:family="paragraph">
      <style:paragraph-properties fo:margin-right="-0.0104in"/>
    </style:style>
    <style:style style:name="P153" style:parent-style-name="Standard" style:family="paragraph">
      <style:paragraph-properties fo:margin-right="-0.0104in"/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54" style:parent-style-name="Standard" style:family="paragraph">
      <style:paragraph-properties fo:margin-right="-0.0104in"/>
      <style:text-properties fo:font-size="10pt" style:font-size-asian="10pt" style:font-size-complex="10pt"/>
    </style:style>
    <style:style style:name="P155" style:parent-style-name="Standard" style:family="paragraph">
      <style:paragraph-properties fo:margin-right="-0.0104in"/>
      <style:text-properties fo:font-size="10pt" style:font-size-asian="10pt" style:font-size-complex="10pt"/>
    </style:style>
    <style:style style:name="P156" style:parent-style-name="Standard" style:family="paragraph">
      <style:paragraph-properties fo:margin-right="-0.0104in"/>
    </style:style>
    <style:style style:name="T157" style:parent-style-name="Bekezdésalapbetűtípusa" style:family="text">
      <style:text-properties fo:font-size="10pt" style:font-size-asian="10pt" style:font-size-complex="10pt"/>
    </style:style>
    <style:style style:name="T158" style:parent-style-name="Bekezdésalapbetűtípusa" style:family="text">
      <style:text-properties fo:font-size="10pt" style:font-size-asian="10pt" style:font-size-complex="10pt"/>
    </style:style>
    <style:style style:name="T159" style:parent-style-name="Bekezdésalapbetűtípusa" style:family="text">
      <style:text-properties fo:font-weight="bold" style:font-weight-asian="bold" style:font-weight-complex="bold"/>
    </style:style>
    <style:style style:name="P160" style:parent-style-name="Standard" style:family="paragraph">
      <style:paragraph-properties fo:margin-right="-0.0104in"/>
    </style:style>
    <style:style style:name="P161" style:parent-style-name="Standard" style:family="paragraph">
      <style:paragraph-properties fo:margin-right="-0.0104in"/>
    </style:style>
    <style:style style:name="P162" style:parent-style-name="Standard" style:family="paragraph">
      <style:paragraph-properties fo:margin-right="-0.0104in"/>
    </style:style>
    <style:style style:name="T163" style:parent-style-name="Bekezdésalapbetűtípusa" style:family="text">
      <style:text-properties fo:font-weight="bold" style:font-weight-asian="bold" style:font-weight-complex="bold"/>
    </style:style>
    <style:style style:name="P164" style:parent-style-name="Standard" style:family="paragraph">
      <style:paragraph-properties fo:margin-right="-0.0104in"/>
    </style:style>
    <style:style style:name="P165" style:parent-style-name="Standard" style:family="paragraph">
      <style:paragraph-properties fo:margin-right="-0.0104in"/>
    </style:style>
    <style:style style:name="P166" style:parent-style-name="Standard" style:family="paragraph">
      <style:paragraph-properties fo:margin-right="-0.0104in"/>
    </style:style>
    <style:style style:name="P167" style:parent-style-name="Standard" style:family="paragraph">
      <style:paragraph-properties fo:margin-right="-0.0104in"/>
    </style:style>
    <style:style style:name="P168" style:parent-style-name="Standard" style:family="paragraph">
      <style:paragraph-properties fo:margin-right="-0.0104in"/>
    </style:style>
    <style:style style:name="P169" style:parent-style-name="Standard" style:family="paragraph">
      <style:paragraph-properties fo:margin-right="-0.0104in"/>
    </style:style>
    <style:style style:name="P170" style:parent-style-name="Standard" style:family="paragraph">
      <style:paragraph-properties fo:margin-right="-0.0104in"/>
    </style:style>
    <style:style style:name="P171" style:parent-style-name="Standard" style:family="paragraph">
      <style:paragraph-properties fo:margin-right="-0.0104in"/>
    </style:style>
    <style:style style:name="P172" style:parent-style-name="Standard" style:family="paragraph">
      <style:paragraph-properties fo:margin-right="-0.0104in"/>
    </style:style>
    <style:style style:name="P173" style:parent-style-name="Standard" style:family="paragraph">
      <style:paragraph-properties fo:margin-right="-0.0104in"/>
    </style:style>
    <style:style style:name="P174" style:parent-style-name="Standard" style:family="paragraph">
      <style:paragraph-properties fo:margin-right="-0.0104in"/>
    </style:style>
    <style:style style:name="T175" style:parent-style-name="Bekezdésalapbetűtípusa" style:family="text">
      <style:text-properties fo:font-weight="bold" style:font-weight-asian="bold" style:font-weight-complex="bold"/>
    </style:style>
    <style:style style:name="T176" style:parent-style-name="Bekezdésalapbetűtípusa" style:family="text">
      <style:text-properties fo:font-weight="bold" style:font-weight-asian="bold" style:font-weight-complex="bold"/>
    </style:style>
    <style:style style:name="T177" style:parent-style-name="Bekezdésalapbetűtípusa" style:family="text">
      <style:text-properties fo:font-weight="bold" style:font-weight-asian="bold" style:font-weight-complex="bold"/>
    </style:style>
    <style:style style:name="P178" style:parent-style-name="Standard" style:family="paragraph">
      <style:paragraph-properties fo:margin-right="-0.0104in"/>
    </style:style>
    <style:style style:name="T179" style:parent-style-name="Bekezdésalapbetűtípusa" style:family="text">
      <style:text-properties fo:font-weight="bold" style:font-weight-asian="bold" style:font-weight-complex="bold"/>
    </style:style>
    <style:style style:name="P180" style:parent-style-name="Standard" style:family="paragraph">
      <style:paragraph-properties fo:margin-right="-0.0104in"/>
      <style:text-properties fo:font-weight="bold" style:font-weight-asian="bold" style:font-weight-complex="bold"/>
    </style:style>
    <style:style style:name="P181" style:parent-style-name="Standard" style:family="paragraph">
      <style:paragraph-properties fo:margin-right="-0.0104in"/>
      <style:text-properties fo:font-weight="bold" style:font-weight-asian="bold" style:font-weight-complex="bold"/>
    </style:style>
    <style:style style:name="P182" style:parent-style-name="Standard" style:family="paragraph">
      <style:paragraph-properties fo:margin-right="-0.0104in"/>
    </style:style>
    <style:style style:name="P183" style:parent-style-name="Standard" style:family="paragraph">
      <style:paragraph-properties fo:margin-right="-0.0104in"/>
    </style:style>
    <style:style style:name="P184" style:parent-style-name="Standard" style:family="paragraph">
      <style:paragraph-properties fo:margin-right="-0.0104in"/>
    </style:style>
    <style:style style:name="P185" style:parent-style-name="Standard" style:family="paragraph">
      <style:paragraph-properties fo:margin-right="-0.0104in"/>
    </style:style>
    <style:style style:name="T186" style:parent-style-name="Bekezdésalapbetűtípusa" style:family="text">
      <style:text-properties fo:font-weight="bold" style:font-weight-asian="bold" style:font-weight-complex="bold"/>
    </style:style>
    <style:style style:name="P187" style:parent-style-name="Standard" style:family="paragraph">
      <style:paragraph-properties fo:margin-right="-0.0104in"/>
    </style:style>
    <style:style style:name="T188" style:parent-style-name="Bekezdésalapbetűtípusa" style:family="text">
      <style:text-properties fo:font-weight="bold" style:font-weight-asian="bold" style:font-weight-complex="bold"/>
    </style:style>
    <style:style style:name="T189" style:parent-style-name="Bekezdésalapbetűtípusa" style:family="text">
      <style:text-properties fo:font-weight="bold" style:font-weight-asian="bold" style:font-weight-complex="bold"/>
    </style:style>
    <style:style style:name="P190" style:parent-style-name="Standard" style:family="paragraph">
      <style:paragraph-properties fo:margin-right="-0.0104in"/>
    </style:style>
    <style:style style:name="P191" style:parent-style-name="Standard" style:family="paragraph">
      <style:paragraph-properties fo:margin-right="-0.0104in"/>
    </style:style>
    <style:style style:name="P192" style:parent-style-name="Standard" style:family="paragraph">
      <style:paragraph-properties fo:margin-right="-0.0104in"/>
    </style:style>
    <style:style style:name="P193" style:parent-style-name="Standard" style:family="paragraph">
      <style:paragraph-properties fo:margin-right="-0.0104in"/>
    </style:style>
    <style:style style:name="P194" style:parent-style-name="Standard" style:family="paragraph">
      <style:paragraph-properties fo:margin-right="-0.0104in"/>
    </style:style>
    <style:style style:name="P195" style:parent-style-name="Standard" style:family="paragraph">
      <style:paragraph-properties fo:margin-right="-0.0104in"/>
    </style:style>
    <style:style style:name="P196" style:parent-style-name="Standard" style:family="paragraph">
      <style:paragraph-properties fo:margin-right="-0.0104in"/>
    </style:style>
    <style:style style:name="P197" style:parent-style-name="Standard" style:family="paragraph">
      <style:paragraph-properties fo:margin-right="-0.0104in"/>
    </style:style>
    <style:style style:name="T198" style:parent-style-name="Bekezdésalapbetűtípusa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99" style:parent-style-name="Standard" style:family="paragraph">
      <style:paragraph-properties fo:margin-right="-0.0104in"/>
    </style:style>
    <style:style style:name="P200" style:parent-style-name="Standard" style:family="paragraph">
      <style:paragraph-properties fo:margin-right="-0.0104in"/>
    </style:style>
    <style:style style:name="P201" style:parent-style-name="Standard" style:family="paragraph">
      <style:paragraph-properties fo:margin-right="-0.0104in"/>
    </style:style>
    <style:style style:name="P202" style:parent-style-name="Standard" style:family="paragraph">
      <style:paragraph-properties fo:margin-right="-0.0104in"/>
    </style:style>
    <style:style style:name="P203" style:parent-style-name="Standard" style:family="paragraph">
      <style:paragraph-properties fo:margin-right="-0.0104in"/>
      <style:text-properties fo:font-weight="bold" style:font-weight-asian="bold" style:font-weight-complex="bold"/>
    </style:style>
    <style:style style:name="P204" style:parent-style-name="Standard" style:family="paragraph">
      <style:paragraph-properties fo:margin-right="-0.0104in"/>
    </style:style>
    <style:style style:name="P205" style:parent-style-name="Standard" style:family="paragraph">
      <style:paragraph-properties fo:margin-right="-0.0104in"/>
    </style:style>
    <style:style style:name="P206" style:parent-style-name="Standard" style:family="paragraph">
      <style:paragraph-properties fo:margin-right="-0.0104in"/>
    </style:style>
    <style:style style:name="P207" style:parent-style-name="Standard" style:family="paragraph">
      <style:paragraph-properties fo:margin-right="-0.0104in"/>
    </style:style>
    <style:style style:name="P208" style:parent-style-name="Standard" style:family="paragraph">
      <style:paragraph-properties fo:margin-right="-0.0104in"/>
    </style:style>
    <style:style style:name="P209" style:parent-style-name="Standard" style:family="paragraph">
      <style:paragraph-properties fo:margin-right="-0.0104in"/>
    </style:style>
    <style:style style:name="P210" style:parent-style-name="Standard" style:family="paragraph">
      <style:paragraph-properties fo:margin-right="-0.0104in"/>
    </style:style>
    <style:style style:name="P211" style:parent-style-name="Standard" style:family="paragraph">
      <style:paragraph-properties fo:margin-right="-0.0104in"/>
    </style:style>
    <style:style style:name="P212" style:parent-style-name="Standard" style:family="paragraph">
      <style:paragraph-properties fo:margin-right="-0.0104in"/>
    </style:style>
    <style:style style:name="P213" style:parent-style-name="Standard" style:family="paragraph">
      <style:paragraph-properties fo:margin-right="-0.0104in"/>
    </style:style>
    <style:style style:name="P214" style:parent-style-name="Standard" style:family="paragraph">
      <style:paragraph-properties fo:margin-right="-0.0104in"/>
    </style:style>
    <style:style style:name="T215" style:parent-style-name="StrongEmphasis" style:family="text">
      <style:text-properties fo:font-style="italic" style:font-style-asian="italic" style:font-style-complex="italic" fo:color="#3A3A3A" fo:font-size="8pt" style:font-size-asian="8pt" style:font-size-complex="8pt"/>
    </style:style>
    <style:style style:name="T216" style:parent-style-name="StrongEmphasis" style:family="text">
      <style:text-properties style:font-name="Lato, sans-serif" fo:font-style="italic" style:font-style-asian="italic" style:font-style-complex="italic" fo:color="#3A3A3A" fo:font-size="8pt" style:font-size-asian="8pt" style:font-size-complex="8pt"/>
    </style:style>
    <style:style style:name="P217" style:parent-style-name="Standard" style:family="paragraph">
      <style:paragraph-properties fo:margin-right="-0.0104in"/>
      <style:text-properties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218" style:parent-style-name="Standard" style:family="paragraph">
      <style:paragraph-properties fo:margin-right="-0.0104in"/>
      <style:text-properties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219" style:parent-style-name="Standard" style:family="paragraph">
      <style:paragraph-properties fo:margin-right="-0.0104in"/>
      <style:text-properties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220" style:parent-style-name="Standard" style:family="paragraph">
      <style:paragraph-properties fo:margin-right="-0.0104in"/>
    </style:style>
    <style:style style:name="T221" style:parent-style-name="Bekezdésalapbetűtípusa" style:family="text">
      <style:text-properties fo:font-weight="bold" style:font-weight-asian="bold" style:font-weight-complex="bold" fo:font-style="italic" style:font-style-asian="italic" style:font-style-complex="italic"/>
    </style:style>
    <style:style style:name="T222" style:parent-style-name="Bekezdésalapbetűtípusa" style:family="text">
      <style:text-properties fo:font-weight="bold" style:font-weight-asian="bold" style:font-weight-complex="bold"/>
    </style:style>
    <style:style style:name="P223" style:parent-style-name="Standard" style:family="paragraph">
      <style:paragraph-properties fo:margin-right="-0.0104in"/>
      <style:text-properties fo:font-weight="bold" style:font-weight-asian="bold" style:font-weight-complex="bold" fo:font-style="italic" style:font-style-asian="italic" style:font-style-complex="italic"/>
    </style:style>
    <style:style style:family="graphic" style:name="a0" style:parent-style-name="Graphics">
      <style:graphic-properties fo:border="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" style:parent-style-name="Graphics">
      <style:graphic-properties fo:border="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2" style:parent-style-name="Graphics">
      <style:graphic-properties fo:border="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3" style:parent-style-name="Graphics">
      <style:graphic-properties fo:border="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kép1" text:anchor-type="paragraph" svg:x="0in" svg:y="0in" svg:width="5.14449in" svg:height="1.50079in" style:rel-width="scale" style:rel-height="scale"><draw:image xlink:href="media/image1.png" xlink:type="simple" xlink:show="embed" xlink:actuate="onLoad"/><svg:title/><svg:desc/></draw:frame></text:span><text:span text:style-name="T3">UTAZÁSOD ALATT A LAKÓAUTÓ AZ OTTHONOD, AZ EGÉSZ VILÁG A HÁTSÓ KERTED</text:span></text:p>
      <text:p text:style-name="P4">BÉRLETI SZERZŐDÉS</text:p>
      <text:p text:style-name="P5">Mely létrejött egyrészről a V8 Autó Kft., képviseli: Ambrus Gábor, Cím:6200 Kiskőrös Petőfi Sándor utca 72.,</text:p>
      <text:p text:style-name="P6"><text:span text:style-name="T7">adószám :25529470-2-03,<text:s/></text:span><text:span text:style-name="T8">Cg:03-09129554, MBH bank:</text:span><text:span text:style-name="T9">52500075-18062740,<text:s/></text:span><text:span text:style-name="T10">mint</text:span><text:span text:style-name="T11"><text:s/>BÉRBEADÓ,<text:s/></text:span><text:span text:style-name="T12">másrészről: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GÉPKOCSI TÍPUSA</text:p>
          </table:table-cell>
          <table:table-cell table:style-name="TableCell20">
            <text:p text:style-name="P21">RENDSZÁM</text:p>
          </table:table-cell>
          <table:table-cell table:style-name="TableCell22">
            <text:p text:style-name="P23">KAUCIO: <text:s text:c="4"/>UTALÁS vagy KP</text:p>
          </table:table-cell>
        </table:table-row>
      </table:table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BÉRLŐ NEVE:</text:p>
          </table:table-cell>
        </table:table-row>
      </table:table>
      <text:p text:style-name="P30"/>
      <table:table table:style-name="Table31">
        <table:table-columns>
          <table:table-column table:style-name="TableColumn32"/>
        </table:table-columns>
        <table:table-row table:style-name="TableRow33">
          <table:table-cell table:style-name="TableCell34">
            <text:p text:style-name="P35">LAKCÍME, (CÉG ESETÉN) SZÉKHELY:</text:p>
          </table:table-cell>
        </table:table-row>
      </table:table>
      <text:p text:style-name="P36"/>
      <table:table table:style-name="Table37">
        <table:table-columns>
          <table:table-column table:style-name="TableColumn38"/>
        </table:table-columns>
        <table:table-row table:style-name="TableRow39">
          <table:table-cell table:style-name="TableCell40">
            <text:p text:style-name="P41">ANYJA NEVE, (CÉG ESETÉN) ADÓSZÁMA:</text:p>
          </table:table-cell>
        </table:table-row>
      </table:table>
      <text:p text:style-name="P42"/>
      <table:table table:style-name="Table43">
        <table:table-columns>
          <table:table-column table:style-name="TableColumn44"/>
        </table:table-columns>
        <table:table-row table:style-name="TableRow45">
          <table:table-cell table:style-name="TableCell46">
            <text:p text:style-name="P47">SZÜLETÉSI HELY, IDŐ:</text:p>
          </table:table-cell>
        </table:table-row>
      </table:table>
      <text:p text:style-name="P48"/>
      <table:table table:style-name="Table49">
        <table:table-columns>
          <table:table-column table:style-name="TableColumn50"/>
        </table:table-columns>
        <table:table-row table:style-name="TableRow51">
          <table:table-cell table:style-name="TableCell52">
            <text:p text:style-name="P53">SZEMÉLY<text:s/>IGAZOLVÁNY SZÁMA:</text:p>
          </table:table-cell>
        </table:table-row>
      </table:table>
      <text:p text:style-name="P54"/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>JOGOSÍTVÁNY SZÁMA:</text:p>
          </table:table-cell>
        </table:table-row>
      </table:table>
      <text:p text:style-name="P60"/>
      <table:table table:style-name="Table61">
        <table:table-columns>
          <table:table-column table:style-name="TableColumn62"/>
        </table:table-columns>
        <table:table-row table:style-name="TableRow63">
          <table:table-cell table:style-name="TableCell64">
            <text:p text:style-name="P65">TELEFONSZÁM, E-MAIL CÍM:</text:p>
          </table:table-cell>
        </table:table-row>
      </table:table>
      <text:p text:style-name="P66"/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>ÁTVÉTEL IDEJE:</text:p>
          </table:table-cell>
          <table:table-cell table:style-name="TableCell75">
            <text:p text:style-name="P76">ÁTADÓ NEVE:</text:p>
          </table:table-cell>
          <table:table-cell table:style-name="TableCell77">
            <text:p text:style-name="P78">LEADÁS IDEJE:</text:p>
          </table:table-cell>
          <table:table-cell table:style-name="TableCell79">
            <text:p text:style-name="P80">ÁTVEVŐ NEVE:</text:p>
          </table:table-cell>
        </table:table-row>
      </table:table>
      <text:p text:style-name="P81"/>
      <table:table table:style-name="Table82">
        <table:table-columns>
          <table:table-column table:style-name="TableColumn83"/>
        </table:table-columns>
        <table:table-row table:style-name="TableRow84">
          <table:table-cell table:style-name="TableCell85">
            <text:p text:style-name="P86">A BÉRLETI SZERZŐDÉS ÉRVÉNYES KÜLFÖLDÖN! THE CONTRACT IS VAILD ABROAD!</text:p>
          </table:table-cell>
        </table:table-row>
      </table:table>
      <text:p text:style-name="P87"/>
      <table:table table:style-name="Table88">
        <table:table-columns>
          <table:table-column table:style-name="TableColumn89"/>
        </table:table-columns>
        <table:table-row table:style-name="TableRow90">
          <table:table-cell table:style-name="TableCell91">
            <text:p text:style-name="TableContents"><text:span text:style-name="T92">NYILATKOZAT:</text:span><text:s/>Mint bérlő, vállalom, hogy a szabálysértési és/vagy parkolási díjakat utólag is kifizetem, és teljes körű jogi és anyagi felelősséggel tartozom. Hozzájárulok, hogy a gépkocsi bérleti időtartama alatt elkövetett szabálysértések esetén, bérbeadó a személyes<text:s/>adataimat az eljáró hatóság rendelkezésére bocsássa. Bérlő felelős a bérlet tárgyát képező gépkocsi, valamint annak valamennyi felszerelése és tartozéka állagáért. A bérlet megkezdése előtt fizetett kaució, a bérleti idő tartama alatt bekövetkezett, biztosítási önrész alatti, vagy a biztosító által nem térített károk, rongálások, nem rendeltetésszerű használatból eredő károk rendezésére szolgál. A gépkocsi forgalmi engedélyét, és kulcsát átvettem, ezek meglétéért teljes körű felelősséggel tartozom. A gépkocsi esetleges eltűnése esetén, a kulcs és a forgalmi engedély hiányában a gépkocsi teljes értékéig anyagi felelősséggel tartozom. A gépkocsi átvételekor, a gépkocsi állapotát rögzítő fotók/video hitelességét elismerem. A gépkocsin, gépkocsiban a bérlet időtartama alatt bekövetkezett mindennemű kárért felelősséggel tartozom, függetlenül a kár okozójának ismert, vagy ismeretlenségétől.</text:p>
            <text:p text:style-name="TableContents">Mint bérlő hozzájárulok adataim marketing célú felhasználásához, valamint ahhoz, hogy személyes okmányaimról másolat készüljön.</text:p>
            <text:p text:style-name="TableContents">A honlapon közzétett (www.v8auto.hu) adatkezelési tájékoztatót megismertem és jelen szerződés aláírásával elfogadom! Ezen bérleti szerződést mindkét fél teljes bizonyító erejű magánokiratnak tekinti. A bérleti feltételeket tudomásul vettem, a megadott<text:s/>adataim a valóságnak megfelelnek.</text:p>
            <text:p text:style-name="TableContents">Contract acknowledged and warrant that the details are correct. I agree to pay subsequently for parking and/or traffic violations.</text:p>
            <text:p text:style-name="P93"/>
            <text:p text:style-name="P94">BÉRBEADÓ NEVE:……………......................BÉRBEVEVŐ NEVE:…………………................................</text:p>
            <text:p text:style-name="P95"/>
            <text:p text:style-name="P96">KELT: KISKŐRÖS, ….........................................................</text:p>
          </table:table-cell>
        </table:table-row>
      </table:table>
      <text:p text:style-name="P97"/>
      <text:p text:style-name="P98"/>
      <text:p text:style-name="P99"><text:span text:style-name="T100">V8 Autó Kft. <text:s text:c="59"/>V8 Autó Kft. Telephely<text:s/></text:span><text:span text:style-name="T101"><text:s text:c="46"/></text:span><text:span text:style-name="T102">www.v8auto.hu</text:span></text:p>
      <text:p text:style-name="P103"><text:span text:style-name="T104">6200 Kiskőrös Béke utca 70/1 <text:s text:c="32"/>6200 Kiskőrös Petőfi Sándor utca 72. <text:s text:c="26"/></text:span><text:span text:style-name="T105">+3620/2040234</text:span></text:p>
      <text:p text:style-name="P106">Cg.sz.:03-09-129554 <text:s text:c="38"/><text:s text:c="9"/>Forint:52500075-18062740-00000000 <text:s text:c="18"/>89garazs@gmail.com</text:p>
      <text:p text:style-name="P107">Adósz.:25529470-2-03 <text:s text:c="43"/>Deviza:50461118-10011207-00000000</text:p>
      <text:p text:style-name="P108"><text:span text:style-name="T109">Alapítva:2016</text:span><text:span text:style-name="T110"><text:s text:c="61"/></text:span><text:span text:style-name="T111"><text:s text:c="142"/></text:span><text:span text:style-name="T112">1</text:span></text:p>
      <text:soft-page-break/>
      <text:p text:style-name="P113"><text:span text:style-name="T114"><draw:frame draw:z-index="251659264" draw:style-name="a1" draw:name="kép2" text:anchor-type="paragraph" svg:x="0in" svg:y="0in" svg:width="5.14449in" svg:height="1.50079in" style:rel-width="scale" style:rel-height="scale"><draw:image xlink:href="media/image1.png" xlink:type="simple" xlink:show="embed" xlink:actuate="onLoad"/><svg:title/><svg:desc/></draw:frame></text:span><text:span text:style-name="T115">GÉPKOCSI BÉRLÉSI FELTÉTELEK</text:span></text:p>
      <text:p text:style-name="P116"/>
      <text:p text:style-name="P117"/>
      <text:p text:style-name="P118">A gépkocsi átvételekor szükséges iratok:</text:p>
      <text:p text:style-name="P119">Az átvevő személy személyi<text:s/>igazolványa, jogosítványa, lakcím igazoló kártya, a szükséges kaució, valamint a</text:p>
      <text:p text:style-name="P120"><text:s/>bérleti díj megléte.</text:p>
      <text:p text:style-name="P121">Egy harmadik irat megléte, ami lehet: TB. kártya, adókártya, közüzemi számla, útlevél. Cégünknél első alkalommal gépkocsit bérlő ügyfeleknél, szükséges<text:s/>egy második személy megjelenése irataival együtt.</text:p>
      <text:p text:style-name="P122"><text:s/>A gépkocsik átvétele a<text:s/><text:span text:style-name="T123">6200 KISKŐRÖS Petőfi Sándor utca 72</text:span>. alatti telephelyünkön előzetes egyeztetés alapján hétköznap 08:00 – 15:00. óra között lehetséges, melynek időtartalma kb. 60 perc.</text:p>
      <text:p text:style-name="P124"><text:s/>A bérleti díjak az alábbi formában értendők: Az autó átvétele az első bérlési napon reggel 8 órától, az autót kipakolt, kitakarított állapotban az utolsó bérlési napon<text:s/><text:span text:style-name="T125">legkésőbb 17 óráig</text:span><text:s/>kell leadni. A gépkocsi leadásnál késés esetén pótdíj kerül felszámításra.</text:p>
      <text:p text:style-name="P126">1<text:s/>óra késésig ½ nap bérleti díj kerül felszámításra.</text:p>
      <text:p text:style-name="P127">1 órán túli késés esetén plusz 1 nap bérleti díj kerül felszámításra.</text:p>
      <text:p text:style-name="P128">A bérleti díj és a kaució összege minden esetben előre fizetendő.</text:p>
      <text:p text:style-name="P129">A gépkocsit kizárólag a bérleti szerződésben meghatalmazott személy/személyek vezethetik.</text:p>
      <text:p text:style-name="P130">A lakóautó kizárólag a Kiskőrösi telepünkön adható le nyitvatartási időben 08:00. - 17:00. között. Amennyiben a Bérlő szeretné kitakarítani az autót, akkor ennek időtartamát szíveskedjen belekalkulálni a fenti leadási határidőhöz.<text:s/><text:span text:style-name="T131">Napi kilométer limit 400km/nap, ami a bérlet végén a napok számával szorozzuk.</text:span></text:p>
      <text:p text:style-name="P132"/>
      <text:p text:style-name="P133">A Bérlő a Bérautót kitakarított és lemosott állapotban veszi át és így is köteles visszaszolgáltatni a Bérbeadónak,<text:s/><text:span text:style-name="T134">ellenkező esetben 15.000 Ft+Áfa BELSŐ</text:span><text:s/>takarítási díj kerül felszámításra.,<text:s/><text:span text:style-name="T135">a belső takarítás a garázs része is vonatkozik.</text:span><text:s text:c="2"/>Amennyiben leadáskor nincs megfelelően lemosva (pl: bogaras, foltos a mosás) akkor<text:s/><text:span text:style-name="T136">10.000 Ft+Áfa</text:span><text:s/>kerül levonásra. Kisállat felár minden esetben<text:s/><text:span text:style-name="T137">30.000Ft+ÁFA.</text:span></text:p>
      <text:p text:style-name="P138"><text:s/>A gépkocsik minden esetben tele<text:s/>üzemanyagtartállyal (AdBlue és DIESEL) kerülnek átadásra, és tele üzemanyag tartállyal (AdBlue és DIESEL) vesszük vissza.<text:s/><text:span text:style-name="T139">Az utolsó kiskőrösi tankolásról szóló számlát kérjük bemutatni!</text:span></text:p>
      <text:p text:style-name="P140"/>
      <text:p text:style-name="P141">A LAKÓAUTÓBAN DOHÁNYOZNI TILOS, ENNEK FIGYELMEN KÍVÜL HAGYÁSA A KAUCIÓ TELJES ELVESZTÉSÉT JELENTI!</text:p>
      <text:p text:style-name="P142"/>
      <text:p text:style-name="P143"><text:s/>Gépkocsi bérlésnél, várható késés esetén lehetőséghez mérten,<text:span text:style-name="T144"><text:s/>KÉRJÜK TELEFONON JELEZNI! Továbbá azonnal kérjük jelezni a gépkocsival kapcsolatos mindenféle meghibásodást,<text:s/></text:span>sérülést, mert az esetleges javítás térítése, kizárólag ez esetben lehetséges.</text:p>
      <text:p text:style-name="P145">A gépkocsi bérlésekor fizetett kaució a bérlés során keletkezett biztosítási önrész alatti káreseményenként, vagy a biztosító által nem térített, rongálások, nem rendeltetésszerű használatból eredő károk rendezésére szolgál. Ebben a körben a felek rögzítik, hogy a bérbeadónak fel nem róható meghiúsulási okok, amelyek kapcsán nem alkalmazhatók vele szemben a foglaló jogkövetkezményei, különösen, de nem kizárólagosan az alábbi esetek:</text:p>
      <text:p text:style-name="P146">-A jármű bérbeadó önhibáján kívüli műszaki meghibásodása és működési hibája,</text:p>
      <text:p text:style-name="P147">-A jármű korábbi bérlő által okozott károsodása,</text:p>
      <text:p text:style-name="P148">- A jármű bérbeadó önhibáján kívüli baleset által történő meghibásodása, károsodása.</text:p>
      <text:p text:style-name="P149"/>
      <text:p text:style-name="P150">A bérelt gépjárműbe csak az előírt üzemanyag tölthető. A nem megfelelő tankolásból eredő<text:s/>minden meghibásodás költségét a Bérlő megtéríteni köteles.</text:p>
      <text:p text:style-name="P151"/>
      <text:p text:style-name="P152"/>
      <text:p text:style-name="P153">Megbízható útitársat biztosítunk,az utazás kényelmét kínáljuk, hogy a kikapcsolódás minden perce valódi élmény maradjon!</text:p>
      <text:p text:style-name="P154"><text:s text:c="73"/><text:s text:c="112"/>V8 Autó Kft.</text:p>
      <text:p text:style-name="P155"/>
      <text:p text:style-name="P156"><text:span text:style-name="T157"><text:s text:c="130"/></text:span><text:span text:style-name="T158"><text:s text:c="77"/></text:span><text:span text:style-name="T159">2</text:span></text:p>
      <text:soft-page-break/>
      <text:p text:style-name="P160"><draw:frame draw:z-index="2" draw:style-name="a2" draw:name="kép3" text:anchor-type="paragraph" svg:x="0in" svg:y="0in" svg:width="5.14449in" svg:height="1.50079in" style:rel-width="scale" style:rel-height="scale"><draw:image xlink:href="media/image1.png" xlink:type="simple" xlink:show="embed" xlink:actuate="onLoad"/><svg:title/><svg:desc/></draw:frame>A bérlő köteles a gépjármű eltulajdonítása, vagy „totálkár” esetén a biztosító által, a kártérítési összegből levont, kaució mértékét meghaladó összeg<text:s/>megfizetésére.</text:p>
      <text:p text:style-name="P161">Ha a Bérlő a bérlet futamidejének lejártakor a bérlet tárgyát nem szolgáltatja vissza Bérbeadó részére, Bérbeadó jogosult előzetes értesítés nélkül intézkedni a bérlet tárgyának – akár önhatalmon igénybe vételével történő – elszállításáról.</text:p>
      <text:p text:style-name="P162"><text:s/>A késedelem idejére járó bérleti díj, valamint a késedelem időtartamára késedelmi kamatként a mindenkori Ptk. szerinti késedelmi kamat kétszeresét, illetve az egyéb költségek a Bérlőt terhelik. Ha a Bérlő a bérlet tárgyát lejáratkor – fentiek szerint – nem szolgáltatja vissza és késedelmét megfelelően nem menti ki Bérbeadónál, illetve ha más, erre utaló körülmény merül fel, úgy Bérbeadó vélelmezi, hogy Bérlő a gépkocsi vonatkozásában a BTK. 372 §-ba ütköző sikkasztás bűntettét követte el, ezért jogosult Bérlő ellen büntető feljelentését tenni, illetve a gépkocsit köröztetni. Ugyanígy járhat el a Bérbeadó, ha más körülmények a fentebb említett vélelmet megfelelően megalapozzák. A Bérlő tudomásul veszi, hogy a bérautó késedelmes visszaszolgáltatásáért vagy az<text:s/>autó vissza nem szolgáltatásáért a Bérbeadó az ebből adódó kár megtérítésére igénybe veheti a Bérlő által befizetett kauciót.<text:s/><text:span text:style-name="T163">A bérleti időn belül visszaadott autó után nem jár visszatérítendő bérleti díj.</text:span></text:p>
      <text:p text:style-name="P164"/>
      <text:p text:style-name="P165">Bérlő tudomásul veszi, hogy a gépjármű mindennemű biztosítása kizárólag Európa területére korlátozott. Az Európán kívüli országokban történt káreseményekért, műszaki meghibásodásokért, valamint ezekből adódóan keletkezett szállítások költsége teljes mértékben bérlőt terheli. A gépjármű Európán kívül kizárólag bérbeadó írásbeli hozzájárulásával lehetséges.</text:p>
      <text:p text:style-name="P166"/>
      <text:p text:style-name="P167">A gépkocsi CASCO biztosítása nem terjed ki, a gépkocsi esetleges feltörése esetén keletkezett károkra, a gépkocsikban hagyott értékekre. A gépkocsi feltöréséből adódóan keletkezett rongálás<text:s/>kára, a kaució mértékéig bérlőt terheli.</text:p>
      <text:p text:style-name="P168">A gépkocsi nem rendeltetésszerű használatából eredő károkat, bérlő a kaució összegén felül is köteles megtéríteni.</text:p>
      <text:p text:style-name="P169"/>
      <text:p text:style-name="P170">Amennyiben Bérlő nem természetes személy, úgy a szerződés megkötése során őt csak megfelelő felhatalmazással rendelkező személy képviselheti (cégkivonat, aláírási címpéldány). Amennyiben a bérleti szerződés megkötése során eljáró személy a Bérlőként feltüntetett társaság részéről felhatalmazással nem rendelkezik, úgy a szerződésben foglalt kötelezettségek a szerződéskötés során eljárt természetes személyeket terhelik. A jogi személy képviseletében a szerződéskötés során eljáró természetes személy a szerződés aláírásával készfizető kezességet vállal az általa képviselt jogi személy jelen szerződésből fakadó esetleges tartozásai megtérítésére.</text:p>
      <text:p text:style-name="P171"/>
      <text:p text:style-name="P172"><text:s/>A gépkocsi eltűnése esetén a kaució szintén a biztosítási önrész fedezetéül szolgál. A gépkocsit a rendeltetésszerű használattól eltérően használni tilos!</text:p>
      <text:p text:style-name="P173"/>
      <text:p text:style-name="P174"><text:span text:style-name="T175">A gépkocsiban a bérlet során bekövetkező esetleges károk</text:span><text:span text:style-name="T176"><text:s/>kijavításáig, vagy a biztosító kárrendezéséig a kaució teljes összege bérbeadónál marad.</text:span><text:s/>A gépkocsik javítása, különös tekintettel a lakóautóra, kizárólag gyári alkatrészekkel, a gyártó által meghatározott technológia szerint történhet. A műanyag elemeknél nem elfogadható javítás a ragasztás, a felépítmény panel (tető, oldal), valamint az előtető<text:s/><text:span text:style-name="T177">legkisebb sérülése is</text:span><text:s/>a kaució teljes elvesztését vonja maga után.</text:p>
      <text:p text:style-name="P178">Előre foglalt gépkocsi esetében, amennyiben a jelzett bérleti idő lejárta előtt leadja bérlő a<text:s/>gépkocsit,<text:s/><text:span text:style-name="T179">az előre fizetett bérleti díjat nem áll módunkban visszafizetni.</text:span></text:p>
      <text:p text:style-name="P180"/>
      <text:p text:style-name="P181">A gépkocsiban GPS alapú nyomkövető rendszer található, ami sebességet és útvonalat is rögzít.</text:p>
      <text:p text:style-name="P182"/>
      <text:p text:style-name="P183"/>
      <text:p text:style-name="P184"/>
      <text:p text:style-name="P185"><text:s text:c="81"/><text:s text:c="94"/><text:span text:style-name="T186">3</text:span></text:p>
      <text:soft-page-break/>
      <text:p text:style-name="P187"><draw:frame draw:z-index="3" draw:style-name="a3" draw:name="kép4" text:anchor-type="paragraph" svg:x="0in" svg:y="0in" svg:width="5.14449in" svg:height="1.50079in" style:rel-width="scale" style:rel-height="scale"><draw:image xlink:href="media/image1.png" xlink:type="simple" xlink:show="embed" xlink:actuate="onLoad"/><svg:title/><svg:desc/></draw:frame><text:s/><text:span text:style-name="T188"><text:s/></text:span><text:span text:style-name="T189">A javítás során cserélt alkatrészeket kivétel nélkül, minden esetben bérbeadónak át kell adni.</text:span><text:s/>A javítás költsége, kizárólag fent leírtak teljesítése esetén<text:s/>lehetséges. A gépkocsi esetleges meghibásodása esetén, amennyiben az bérlő hibájából következett be, úgy a gépkocsi telephelyre történő szállításának költsége bérlőt terheli.</text:p>
      <text:p text:style-name="P190"/>
      <text:p text:style-name="P191">A gépkocsi esetleges meghibásodása esetén, a meghiúsult szállításra, utazásra hivatkozással, bérbeadót felelősség nem terheli. (vis maior) A gépkocsi bérleti időtartama, a gépkocsi átvételétől, a gépkocsi telephelyre történő visszaérkezéséig, függetlenül annak használatától, tart.</text:p>
      <text:p text:style-name="P192"/>
      <text:p text:style-name="P193">Amennyiben a bérlés időtartama alatt a Bérlő a Bérbeadó telephelyén hagyja gépjárművét, az esetlegesen keletkező károkért a Bérbeadó nem vállal felelősséget. Pl. jégkár Az itt hagyott autónak az indító kulcsát köteles Bérbeadónak átadni. Pl. Veszély esetén történő elmozdítás érdekében.</text:p>
      <text:p text:style-name="P194"/>
      <text:p text:style-name="P195">A jármű megengedett legnagyobb össztömegét esetlegesen meghaladó súlytöbbletből adódó következményekért a Bérbeadó nem vállal felelősséget!</text:p>
      <text:p text:style-name="P196"/>
      <text:p text:style-name="P197"><text:s/><text:span text:style-name="T198">Bérlő kötelezettségei:</text:span></text:p>
      <text:p text:style-name="P199"/>
      <text:p text:style-name="P200">Bérlő köteles a gépkocsit rendeltetésszerűen használni, állagát megóvni, a parkolásoknál körültekintően lezárva tartani.</text:p>
      <text:p text:style-name="P201">A gépkocsi kulcsát, valamint a forgalmi engedélyét magánál tartani, ezek meglétéért teljes körű felelősséggel tartozik. A gépkocsi esetleges eltűnése esetén, amennyiben bérlő a gépkocsi forgalmi engedélyével, valamint kulcsaival nem rendelkezik, úgy a keletkezett kárt köteles megtéríteni, bérbeadó részére. A gépkocsi sérülése, esetleges eltűnése esetén haladéktalanul köteles bérbeadót értesíteni, valamint a hatóságoknál eljárni.</text:p>
      <text:p text:style-name="P202"/>
      <text:p text:style-name="P203">A bérleti szerződés fennállása alatt a bérlet és a<text:s/>bérlet tárgya másnak nem adható át, másra nem ruházható át, tovább bérletbe nem adható, nem idegeníthető el, nem terhelhető meg és fedezetként nem ajánlható fel. Bérlő kijelenti, hogy a szerződésben foglalt és az általános szerződési feltételeket megismerte.</text:p>
      <text:p text:style-name="P204"/>
      <text:p text:style-name="P205">Bérlő kijelent, hogy a szerződésben foglalt és az általános szerződési feltételeket megismerte. Bérbeadó a szokatlan feltételekre figyelmét külön felhívta, így azok kifejezett ismeretében jelen szerződést jóváhagyólag aláírja. Ezen bérleti szerződést<text:s/>mindkét fél teljes bizonyító erejű magánokiratnak tekintik. A Bérbeadó kijelenti, hogy a saját tulajdonát képezi, vagy az érvényben lévő szerződések értelmében joga van teljes körűen rendelkeznie felette. A Bérbeadó semmilyen módon nem felelős a Bérlő által a gépkocsiban elhelyezett tárgyakért, értékekért, azok károsodásáért vagy eltűnéséért. Szintén nem felel a Bérbeadó azokért a károkért, amelyek a Bérlőt a gépkocsi meghibásodásából eredendően érik.</text:p>
      <text:p text:style-name="P206">Ezen bérleti feltételek gyűjteménye, a bérleti szerződés részét képezi.</text:p>
      <text:p text:style-name="P207">A bérlettel kapcsolatos bárminemű vitás esetek rendezésére felek a Kiskőrös Városi Bíróság illetékességét ismerik el.</text:p>
      <text:p text:style-name="P208">Kérném a fentiek szíves tudomásulvételét.</text:p>
      <text:p text:style-name="P209">Jó utat, és balesetmentes közlekedést kívánunk!</text:p>
      <text:p text:style-name="P210"/>
      <text:p text:style-name="P211"/>
      <text:p text:style-name="P212">A bérleti feltételeket elfogadom:………………………………………….Bérlő<text:s/><text:s text:c="17"/></text:p>
      <text:p text:style-name="P213"/>
      <text:p text:style-name="P214"><text:span text:style-name="T215">„</text:span><text:span text:style-name="T216">Az életben a legjobb dolgok az emberek, akiket szeretünk, a helyek, ahol jártunk és az emlékek, amiket az utunk során szereztünk.”</text:span></text:p>
      <text:p text:style-name="P217"/>
      <text:p text:style-name="P218"/>
      <text:p text:style-name="P219"/>
      <text:p text:style-name="P220"><text:span text:style-name="T221"><text:s text:c="175"/></text:span><text:span text:style-name="T222">4</text:span></text:p>
      <text:p text:style-name="P2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Lato, sans-serif" svg:font-family="Lato, sans-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u" fo:country="HU" style:language-asian="zh" style:country-asian="CN" style:language-complex="hi" style:country-complex="IN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Képaláírás" style:display-name="Képaláírá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3854in" fo:margin-bottom="0.1722in" fo:margin-right="0.42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user2</dc:creator>
    <meta:creation-date>2024-12-11T15:39:00Z</meta:creation-date>
    <dc:date>2026-06-09T13:39:00Z</dc:date>
    <meta:print-date>2024-12-11T16:21:00Z</meta:print-date>
    <meta:template xlink:href="Normal.dotm" xlink:type="simple"/>
    <meta:editing-cycles>8</meta:editing-cycles>
    <meta:editing-duration>PT9360S</meta:editing-duration>
    <meta:document-statistic meta:page-count="4" meta:paragraph-count="28" meta:word-count="1793" meta:character-count="14144" meta:row-count="103" meta:non-whitespace-character-count="12379"/>
  </office:meta>
</office:document-meta>
</file>